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иперссылка-на-методические-материалы-подготовленным-минтрудом-россии"/>Гиперссылка на методические материалы, подготовленным Минтрудом России<text:bookmark-end text:name="гиперссылка-на-методические-материалы-подготовленным-минтрудом-россии"/></text:h>
      <text:p text:style-name="First_20_paragraph">13.05.2014</text:p>
      <text:p text:style-name="Text_20_body"><text:a xlink:type="simple" xlink:href="http://www.rosmintrud.ru/ministry/anticorruption/Methods" office:name=""><text:span text:style-name="Definition">http://www.rosmintrud.ru/ministry/anticorruption/Methods</text:span></text:a></text:p>
      <text:p text:style-name="Text_20_body"><text:line-break/></text:p>
      <text:p text:style-name="Text_20_body">Адрес страницы: <text:a xlink:type="simple" xlink:href="http://silino.mos.ru/anti-corruption/methodical-materials/detail/1034442.html" office:name=""><text:span text:style-name="Definition">http://silino.mos.ru/anti-corruption/methodical-materials/detail/1034442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14:14:11Z</meta:creation-date>
    <dc:date>2024-08-26T14:14:11Z</dc:date>
  </office:meta>
</office:document-meta>
</file>