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2-году-за-отчетный-2021-год"/>Методические рекомендации по вопросам представления сведений о доходах, расходах, об имуществе и обязательствах имущественного характера и заполнения соответствующей формы справки в 2022 году (за отчетный 2021 год)<text:bookmark-end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2-году-за-отчетный-2021-год"/></text:h>
      <text:p text:style-name="First_20_paragraph">24.01.2022</text:p>
      <text:p text:style-name="Text_20_body"><text:line-break/></text:p>
      <text:p text:style-name="Text_20_body">Адрес страницы: <text:a xlink:type="simple" xlink:href="http://silino.mos.ru/anti-corruption/methodical-materials/detail/10578054.html" office:name=""><text:span text:style-name="Definition">http://silino.mos.ru/anti-corruption/methodical-materials/detail/10578054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6T07:17:55Z</meta:creation-date>
    <dc:date>2024-08-26T07:17:55Z</dc:date>
  </office:meta>
</office:document-meta>
</file>