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работодателю-на-тему-что-нужно-знать-о-коррупции"/>Памятка работодателю на тему: "что нужно знать о коррупции"<text:bookmark-end text:name="памятка-работодателю-на-тему-что-нужно-знать-о-коррупции"/></text:h>
      <text:p text:style-name="First_20_paragraph">04.05.2017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silino.mos.ru/anti-corruption/methodical-materials/detail/5835292.html" office:name=""><text:span text:style-name="Definition">http://silino.mos.ru/anti-corruption/methodical-materials/detail/5835292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6T00:40:54Z</meta:creation-date>
    <dc:date>2024-08-26T00:40:54Z</dc:date>
  </office:meta>
</office:document-meta>
</file>