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выполнении-плана-противодействия-антикоррупции-на-2021-2023-годы"/>Отчет о выполнении Плана противодействия антикоррупции на 2021-2023 годы<text:bookmark-end text:name="отчет-о-выполнении-плана-противодействия-антикоррупции-на-2021-2023-годы"/></text:h>
      <text:p text:style-name="First_20_paragraph">16.02.2023</text:p>
      <text:p text:style-name="Text_20_body"><text:line-break/></text:p>
      <text:p text:style-name="Text_20_body">Адрес страницы: <text:a xlink:type="simple" xlink:href="http://silino.mos.ru/anti-corruption/plans-papers-reports-reviews-static-information-on-combating-corruption/detail/11413653.html" office:name=""><text:span text:style-name="Definition">http://silino.mos.ru/anti-corruption/plans-papers-reports-reviews-static-information-on-combating-corruption/detail/11413653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11:26:04Z</meta:creation-date>
    <dc:date>2025-02-28T11:26:04Z</dc:date>
  </office:meta>
</office:document-meta>
</file>