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чет-о-выполнении-плана-противодействия-коррупции-в-управе-района-силино-города-москвы-на-2021-2024-годы"/>Отчет о выполнении плана противодействия коррупции в управе района Силино города Москвы на 2021-2024 годы<text:bookmark-end text:name="отчет-о-выполнении-плана-противодействия-коррупции-в-управе-района-силино-города-москвы-на-2021-2024-годы"/></text:h>
      <text:p text:style-name="First_20_paragraph">04.02.2025</text:p>
      <text:p text:style-name="Text_20_body"><text:line-break/></text:p>
      <text:p text:style-name="Text_20_body">Адрес страницы: <text:a xlink:type="simple" xlink:href="http://silino.mos.ru/anti-corruption/plans-papers-reports-reviews-static-information-on-combating-corruption/detail/12791727.html" office:name=""><text:span text:style-name="Definition">http://silino.mos.ru/anti-corruption/plans-papers-reports-reviews-static-information-on-combating-corruption/detail/12791727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2T12:15:41Z</meta:creation-date>
    <dc:date>2025-07-02T12:15:41Z</dc:date>
  </office:meta>
</office:document-meta>
</file>