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инастии-пожарных-и-женщины-в-профессии-о-чем-расскажет-новая-фотовыставка-проекта-ценные-кадры"/>Династии пожарных и женщины в профессии: о чем расскажет новая фотовыставка проекта «Ценные кадры»<text:bookmark-end text:name="династии-пожарных-и-женщины-в-профессии-о-чем-расскажет-новая-фотовыставка-проекта-ценные-кадры"/></text:h>
      <text:p text:style-name="First_20_paragraph">22.06.2023</text:p>
      <text:p text:style-name="Text_20_body">Выставка работает в парке Северного речного вокзала.</text:p>
      <text:p text:style-name="Text_20_body">В столице открылась фотовыставка в рамках проекта «Ценные кадры». Изучить ее можно в парке Северного речного вокзала.</text:p>
      <text:p text:style-name="Text_20_body">Новая серия посвящена специалистам, связавшим жизнь с пожарно-спасательным гарнизоном Москвы. На фотографиях — спасатели, пожарные, пилоты и водолазы, инженеры и техники, психологи и лаборанты Департамента по делам гражданской обороны, чрезвычайным ситуациям и пожарной безопасности города Москвы и Главного управления МЧС по городу Москве, которые круглосуточно заботятся о безопасности жителей столицы.</text:p>
      <text:p text:style-name="Text_20_body">Горожане познакомятся с династиями пожарных и спасателей, узнают, как устроена их служба, почему женщины выбирают непростые профессии и что самое важное в работе огнеборцев и спасателей.</text:p>
      <text:p text:style-name="Text_20_body">Под каждым снимком расположен QR-код. Отсканировав его, можно перейти на сайт проекта <text:a xlink:type="simple" xlink:href="https://xn----8sbmba5asa6a3c4cg.xn--p1ai/" office:name=""><text:span text:style-name="Definition"><text:span text:style-name="T1">ценные-кадры.рф</text:span></text:span></text:a>, где опубликованы интервью с героями фотовыставки и специалистами городских служб.</text:p>
      <text:p text:style-name="Text_20_body">«Многотысячный пожарно-спасательный гарнизон столицы — мощная служба экстренного реагирования, лидер по оснащенности современной техникой, оборудованием и новейшими технологическими разработками. Однако главным достоянием всегда были и остаются люди — профессионалы своего дела, ежесекундно готовые прийти на помощь тем, кто в ней нуждается. Именно им посвящены стенды фотовыставки», — рассказали в комплексе городского хозяйства Москвы.</text:p>
      <text:p text:style-name="Text_20_body">Благодаря фотовыставкам под открытым небом горожане уже познакомились с <text:a xlink:type="simple" xlink:href="https://www.mos.ru/news/item/97643073/" office:name=""><text:span text:style-name="Definition">работниками дорожного хозяйства</text:span></text:a> и <text:a xlink:type="simple" xlink:href="https://www.mos.ru/news/item/88117073/" office:name=""><text:span text:style-name="Definition">другими специалистами</text:span></text:a> комплекса городского хозяйства — энергетиками, экологами, инженерами, кровельщиками, альпинистами и диспетчерами.</text:p>
      <text:p text:style-name="Text_20_body"><text:line-break/></text:p>
      <text:p text:style-name="Text_20_body">Адрес страницы: <text:a xlink:type="simple" xlink:href="http://silino.mos.ru/presscenter/news/detail/11668593.html" office:name=""><text:span text:style-name="Definition">http://silino.mos.ru/presscenter/news/detail/11668593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09:22:46Z</meta:creation-date>
    <dc:date>2023-06-22T09:22:46Z</dc:date>
  </office:meta>
</office:document-meta>
</file>