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лледж-при-миэт-будет-осуществлять-подготовку-специалистов-по-двум-направлениям-микроэлектроники"/>Колледж при МИЭТ будет осуществлять подготовку специалистов по двум направлениям микроэлектроники<text:bookmark-end text:name="колледж-при-миэт-будет-осуществлять-подготовку-специалистов-по-двум-направлениям-микроэлектроники"/></text:h>
      <text:p text:style-name="First_20_paragraph">30.01.2024</text:p>
      <text:p text:style-name="Text_20_body">30.01.2024</text:p>
      <text:p text:style-name="Text_20_body">Колледж электроники и информатики при НИУ «Московский институт электронной техники» создан для подготовки высококвалифицированных рабочих и специалистов среднего звена в области микроэлектроники. Об этом ректор вуза Владимир Беспалов <text:a xlink:type="simple" xlink:href="https://miet.ru/news/160526" office:name=""><text:span text:style-name="Definition">рассказал</text:span></text:a> в интервью пресс-центра университета.</text:p>
      <text:p text:style-name="Text_20_body">Подготовка будет вестись по направлениям 11.02.13 «Твердотельная электроника», 09.02.07 «Информационные системы и программирование». Набор будет осуществляться на базе 9 и 11 классов. Колледж будет размещаться в 8 корпусе МИЭТа.</text:p>
      <text:p text:style-name="Text_20_body">– Уже с первого курса студенты будут проходить практику на зеленоградских предприятиях микроэлектроники и осваивать несколько востребованных рабочих профессий. Компании же получат специалистов – сначала в роли стажеров, затем как полноценных рабочих. Директором колледжа назначена Светлана Николаевна Литвинова, – рассказал Владимир Беспалов.</text:p>
      <text:p text:style-name="Text_20_body">Фото miet.ru</text:p>
      <text:p text:style-name="Text_20_body"><text:line-break/></text:p>
      <text:p text:style-name="Text_20_body">Адрес страницы: <text:a xlink:type="simple" xlink:href="http://silino.mos.ru/presscenter/news/detail/12119489.html" office:name=""><text:span text:style-name="Definition">http://silino.mos.ru/presscenter/news/detail/12119489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30T05:20:33Z</meta:creation-date>
    <dc:date>2024-01-30T05:20:33Z</dc:date>
  </office:meta>
</office:document-meta>
</file>