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853-проходит-фестиваль-науки-искусства-и-творчества-мы-вместе"/>В школе №853 проходит фестиваль науки, искусства и творчества «Мы вместе»<text:bookmark-end text:name="в-школе-853-проходит-фестиваль-науки-искусства-и-творчества-мы-вместе"/></text:h>
      <text:p text:style-name="First_20_paragraph">10.06.2024</text:p>
      <text:p text:style-name="Text_20_body">10.06.2024</text:p>
      <text:p text:style-name="Text_20_body">Это мероприятие стало уже традицией для школы в первый летний месяц.</text:p>
      <text:p text:style-name="Text_20_body">Во время открытия в торжественной обстановке был поднят флаг и прозвучал гимн Российской Федерации. Было сформировано три отряда, каждый из которых выбрал своего капитана, придумал название и девиз, и конечно же, нарисовал эмблемы.</text:p>
      <text:p text:style-name="Text_20_body">«Планета детства», «Ветерок» и «Звезды» будут на протяжении месяца делать свои открытия, познавать новое и просто весело проводить время.</text:p>
      <text:p text:style-name="Text_20_body">В программе фестиваля: подвижные игры, мастер-классы, танцы, пение, множество развлекательных программ и экскурсии, оригами, бисероплетение, изо, лепка из соленого теста.</text:p>
      <text:p text:style-name="Text_20_body">Фото школы №853</text:p>
      <text:p text:style-name="Text_20_body"><text:line-break/></text:p>
      <text:p text:style-name="Text_20_body">Адрес страницы: <text:a xlink:type="simple" xlink:href="http://silino.mos.ru/presscenter/news/detail/12413487.html" office:name=""><text:span text:style-name="Definition">http://silino.mos.ru/presscenter/news/detail/12413487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0T09:06:09Z</meta:creation-date>
    <dc:date>2024-06-10T09:06:09Z</dc:date>
  </office:meta>
</office:document-meta>
</file>