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я-федерального-законодательства-в-миграционной-сфере"/>Изменения федерального законодательства в миграционной сфере<text:bookmark-end text:name="изменения-федерального-законодательства-в-миграционной-сфере"/></text:h>
      <text:p text:style-name="First_20_paragraph">03.12.2024</text:p>
      <text:p text:style-name="Text_20_body">03.12.2024</text:p>
      <text:p text:style-name="Text_20_body">Президентом Российской Федерации В.В. Путиным 8 августа 2024 года подписаны федеральные законы № 260-ФЗ «О внесении изменений в отдельные законодательные акты Российской Федерации» и Федерального закона № 248-ФЗ «О внесении изменений в Кодекс Российской Федерации об административных правонарушениях», которые вступают в силу с 5 февраля 2025 года и направлены на обеспечение общественного порядка и национальной безопасности Российской Федерации в миграционной сфере.</text:p>
      <text:p text:style-name="Text_20_body">Познакомиться с основными положениями федеральных законов можно в приложенном документе.</text:p>
      <text:p text:style-name="Text_20_body"><text:line-break/></text:p>
      <text:p text:style-name="Text_20_body">Адрес страницы: <text:a xlink:type="simple" xlink:href="http://silino.mos.ru/presscenter/news/detail/12699609.html" office:name=""><text:span text:style-name="Definition">http://silino.mos.ru/presscenter/news/detail/12699609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3T10:23:21Z</meta:creation-date>
    <dc:date>2024-12-03T10:23:21Z</dc:date>
  </office:meta>
</office:document-meta>
</file>