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зеленоградцы-выберут-новое-граффити-для-фасада-электроподстанции-в-6-микрорайоне"/>Зеленоградцы выберут новое граффити для фасада электроподстанции в 6 микрорайоне<text:bookmark-end text:name="зеленоградцы-выберут-новое-граффити-для-фасада-электроподстанции-в-6-микрорайоне"/></text:h>
      <text:p text:style-name="First_20_paragraph">28.07.2025</text:p>
      <text:p text:style-name="Text_20_body"><text:span text:style-name="T1">28.07.2025</text:span>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First_20_paragraph">В проекте «Активный гражданин» москвичи выберут эскизы граффити для стен городских подстанций. <text:a xlink:type="simple" xlink:href="https://ag.mos.ru/polls/17165" office:name=""><text:span text:style-name="Definition">Голосование</text:span></text:a> проходит уже в третий раз в рамках открытого конкурса «Стены», который проводит проект «Молодежь Москвы» столичного Комитета общественных связей и молодежной политики. Конкурс направлен на формирование сообщества уличных художников и привлечение их к оформлению районов и арт-пространств.</text:p>
      <text:p text:style-name="Text_20_body">В Зеленограде организаторы предложили разукрасить фасад электрической подстанции в 6 микрорайоне (корпус 622, строение 1). На выбор предложены три варианта. Проголосовать можно по <text:a xlink:type="simple" xlink:href="https://ag.mos.ru/polls/17165" office:name=""><text:span text:style-name="Definition">ссылке</text:span></text:a> – вопрос №11.</text:p>
      <text:p text:style-name="Text_20_body"><text:span text:style-name="T1">Фото: mos.ru</text:span></text:p>
      <text:p text:style-name="Text_20_body"><text:line-break/></text:p>
      <text:p text:style-name="Text_20_body">Адрес страницы: <text:a xlink:type="simple" xlink:href="http://silino.mos.ru/presscenter/news/detail/13127447.html" office:name=""><text:span text:style-name="Definition">http://silino.mos.ru/presscenter/news/detail/13127447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8T16:24:38Z</meta:creation-date>
    <dc:date>2025-07-28T16:24:38Z</dc:date>
  </office:meta>
</office:document-meta>
</file>