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рех-центрах-госуслуг-в-течение-недели-будут-работать-консультанты-сбербанка"/>В трех центрах госуслуг в течение недели будут работать консультанты Сбербанка<text:bookmark-end text:name="в-трех-центрах-госуслуг-в-течение-недели-будут-работать-консультанты-сбербанка"/></text:h>
      <text:p text:style-name="First_20_paragraph">02.03.2015</text:p>
      <text:p text:style-name="Text_20_body">Со 2 по 6 марта в рамках договоренностей центров госуслуг с руководством ОАО «Сбербанк России» в трех центрах будут работать сотрудники банка. Они проконсультируют и помогут клиентам при оплате госпошлин через банкоматы Сбербанка. Также консультанты предложат клиентам банка воспользоваться удобными сервисами. Например, подключить sms-информирование по проведенным операциям, настроить автоплатежи по услугам ЖКХ, сотовым операторам или штрафам, которые при согласии клиента автоматически списываются с карты.</text:p>
      <text:p text:style-name="Text_20_body">Консультанты Сбербанка будут работать по графику центров госуслуг с 8.00 до 20.00. К ним можно будет обратиться в трех центрах госуслуг районов Чертаново Южное (ул. Россошанская, д. 4, корп.2), Перово (ул. 3-я Владимирская, д. 9а), Лефортово-Нижегородский (пр-д Завода Серп и Молот, д. 10).</text:p>
      <text:p text:style-name="Text_20_body">Совместная акция проводится по просьбам посетителей, у которых часто возникают вопросы при использовании платежных терминалов Сбербанка. Поэтому руководство центров госуслуг и ОАО «Сбербанк России» хотят услышать мнение жителей, как улучшить эту работу.</text:p>
      <text:p text:style-name="Text_20_body"><text:line-break/></text:p>
      <text:p text:style-name="Text_20_body">Адрес страницы: <text:a xlink:type="simple" xlink:href="http://silino.mos.ru/presscenter/news/detail/1622940.html" office:name=""><text:span text:style-name="Definition">http://silino.mos.ru/presscenter/news/detail/1622940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9T10:03:57Z</meta:creation-date>
    <dc:date>2023-11-09T10:03:57Z</dc:date>
  </office:meta>
</office:document-meta>
</file>