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недельная-сводка-управления-по-зеленоградскому-ао-гу-мчс-россии-по-г.-москве-за-период-с-13.04.2015-г.-по-20.04.2015г."/>Еженедельная сводка Управления по Зеленоградскому АО ГУ МЧС России по г. Москве за период с 13.04.2015 г. по 20.04.2015г.<text:bookmark-end text:name="еженедельная-сводка-управления-по-зеленоградскому-ао-гу-мчс-россии-по-г.-москве-за-период-с-13.04.2015-г.-по-20.04.2015г."/></text:h>
      <text:p text:style-name="First_20_paragraph">20.04.2015</text:p>
      <text:p text:style-name="Text_20_body">За указанный период на территории Зеленоградского округа произошло4 пожара, погибших в результате пожаров и загораний не допущено.</text:p>
      <text:p text:style-name="Text_20_body">Пожарно-спасательные подразделения гарнизона МЧС Зеленоградского округа совершили47 выездов, в том числе - на пожарно-тактические учения и занятия на объектах округа – 7выезда. По местам возникновения загорания распределились следующим образом: 10случаев – загорания в мусоросборниках и мусорокамерах, 1 случай – подгорание пищи, прочее13 случаев. Имели место1 ложный вызовов, 9выезда на оказание помощи Московской области пожарно-спасательным формированиям, мусор в шахте лифта1случай, и мусор на лестничной клетке 1 случая.</text:p>
      <text:p text:style-name="Text_20_body"><text:span text:style-name="T1">Сначала 2015 года на территории Зеленоградского АО произошло38пожаров и 206 загорания. За указанный период на пожарах травмировано 5 человека (в 2014 году за аналогичный период травмировано 9 человека), 2 погибших. В сравнении с аналогичным периодом 2014 года количество пожаров уменьшилось на -13.6%, количество загораний в округе уменьшилось на -7,6%.</text:span></text:p>
      <text:p text:style-name="Text_20_body"><text:line-break/>15 апреля 2015 года в 09 часов 22 минуты на телефон экстренного вызова поступило сообщение о пожаре по адресу: г. Зеленоград, корпус 405 под.8 эт.5 кв 267. На момент прибытия пожарно-спасательных подразделений происходило горениена кухне личных вещей и мебели. Площадь пожара составила 4 кв. м.,жильцы квартиры были эвакуированы.Предварительная причина пожара – короткое замыкание.</text:p>
      <text:p text:style-name="Text_20_body">17 апреля 2015 года в 03 часов 56 минуты на телефон экстренного вызова поступило сообщение о пожаре по адресу: г. Зеленоград, корпус 1108. Где в первом подъезде на момент прибытия пожарно-спасательных подразделений происходило загорание мебели на лестничной клетке. Площадь пожара составила 3 кв. м. Предварительная причина пожара – устанавливается.</text:p>
      <text:p text:style-name="Text_20_body"><text:span text:style-name="T1">В связи с участившимися случаями пала сухой травы Управление по Зеленоградскому АО ГУ МЧС России по г. Москве предупреждает:</text:span></text:p>
      <text:p text:style-name="Text_20_body">Нередко пожары происходят в нежилых помещениях жилых домов: на лестничных площадках, в межквартирных коридорах, холлах и т.д. Жители, забывая, что указанная территория не является их собственностью, зачастую используют эти помещения не по назначению (захламляют крупно - габаритным мусором, устраивают курилки, выставляют транспортные средства, детские игрушки).</text:p>
      <text:p text:style-name="Text_20_body">В результате пути, предусмотренные для эвакуации, загромождаются, и, в случае возникновения пожара, жители оказываются в ловушке.</text:p>
      <text:p text:style-name="Text_20_body"><text:span text:style-name="T1">Будьте осторожны с огнем!</text:span></text:p>
      <text:p text:style-name="Text_20_body"><text:span text:style-name="T1">В каждой квартире или жилом доме рекомендуем иметь огнетушители.</text:span></text:p>
      <text:p text:style-name="Text_20_body">В случае обнаружения пожара вы можете воспользоваться как городской, так и мобильной связью для набора номеров</text:p>
      <text:p text:style-name="Text_20_body">экстренной службы МЧС: «101» или «112».</text:p>
      <text:p text:style-name="Text_20_body">Единый телефон доверия Главного управления МЧС России по г. Москве: +7 (495) 637 2222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silino.mos.ru/presscenter/news/detail/1761090.html" office:name=""><text:span text:style-name="Definition">http://silino.mos.ru/presscenter/news/detail/1761090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54:37Z</meta:creation-date>
    <dc:date>2023-05-12T14:54:37Z</dc:date>
  </office:meta>
</office:document-meta>
</file>