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женедельная-сводка-управления-по-зеленоградскому-ао-гу-мчс-россии-по-г.-москве-за-период-с-28.09.2015г.-по-05.10.2015г."/>Еженедельная сводка Управления по Зеленоградскому АО ГУ МЧС России по г. Москве за период с 28.09.2015г. по 05.10.2015г.<text:bookmark-end text:name="еженедельная-сводка-управления-по-зеленоградскому-ао-гу-мчс-россии-по-г.-москве-за-период-с-28.09.2015г.-по-05.10.2015г."/></text:h>
      <text:p text:style-name="First_20_paragraph">05.10.2015</text:p>
      <text:p text:style-name="Text_20_body">За истекший период на территории Зеленоградского округа произошло 2 пожара.</text:p>
      <text:p text:style-name="Text_20_body">Пожарно-спасательные подразделения гарнизона МЧС Зеленоградского округа совершили 26 выездов, в том числе на пожарно - тактические учения и занятия на объектах округа – 6 выездов. По местам возникновения загорания распределились следующим образом: мусор в контейнере 3 случая. Имели место 1 выезд на оказание помощи Московской области пожарно-спасательным формированиям, прочие выезды 16 случаев.</text:p>
      <text:p text:style-name="Text_20_body"><text:span text:style-name="T1">С начала 2015 года на территории Зеленоградского АО произошло 92 пожара и 419 загораний. За указанный период на пожарах травмировано 10 человек (в 2014 году за аналогичный период травмировано 10 человек), 3 погибших. В сравнении с аналогичным периодом 2014 года количество пожаров уменьшилось на -9.8%, количество загораний в округе уменьшилось на -19,6%.</text:span></text:p>
      <text:p text:style-name="Text_20_body">30 сентября 2015 года, в 18 часов 20 минут пожарно-спасательные подразделения выезжали по адресу: г. Москва, Зеленоград, где у корпуса 1204 происходило горение моторного отсека автомобиля Фольсваген, на площади 0.2 м. кв. причина пожара устанавливается.</text:p>
      <text:p text:style-name="Text_20_body">04 октября 2015 года, в 00 часов 28 минут пожарно-спасательные подразделения выезжали по адресу: г. Москва, Зеленоград, корпус 1113, где на 13 этаже, в квартире произошло короткое замыкание в розетке с последующим горением на площади 0,1м.кв.</text:p>
      <text:p text:style-name="Text_20_body">В случае обнаружения пожара вы можете воспользоваться как городской, так и мобильной связью для набора номеров экстренной службы МЧС: «101» или «112».</text:p>
      <text:p text:style-name="Text_20_body">Единый телефон доверия</text:p>
      <text:p text:style-name="Text_20_body">Главного управления МЧС России по г. Москве: +7 (495) 637 2222</text:p>
      <text:p text:style-name="Text_20_body"><text:line-break/></text:p>
      <text:p text:style-name="Text_20_body">Адрес страницы: <text:a xlink:type="simple" xlink:href="http://silino.mos.ru/presscenter/news/detail/2203307.html" office:name=""><text:span text:style-name="Definition">http://silino.mos.ru/presscenter/news/detail/2203307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4:14:28Z</meta:creation-date>
    <dc:date>2023-05-12T14:14:28Z</dc:date>
  </office:meta>
</office:document-meta>
</file>