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-1-февраля-в-центрах-госуслуг-москвы-появились-новые-удобные-сервисы"/>С 1 февраля в центрах госуслуг Москвы появились новые удобные сервисы<text:bookmark-end text:name="с-1-февраля-в-центрах-госуслуг-москвы-появились-новые-удобные-сервисы"/></text:h>
      <text:p text:style-name="First_20_paragraph">01.02.2017</text:p>
      <text:p text:style-name="Text_20_body">Уже с 1 февраля паспорт гражданина РФ и 5-летний загранпаспорт старого образца можно получить у сотрудников центров госуслуг в любой день недели.</text:p>
      <text:p text:style-name="Text_20_body">Раньше сотрудники центров вели только прием документов на оформление паспортов. Затем их передавали в МВД, и уже сотрудники этого ведомства выдавали готовые удостоверения личности. Чтобы получить готовый паспорт, нужно было подстраиваться под график работы специалистов МВД, а теперь все стало намного проще. Ведь центры госуслуг работают в ритме мегаполиса: 7 дней в неделю с 8.00 до 20.00 без обеда и выходных.</text:p>
      <text:p text:style-name="Text_20_body">Прежде чем распространить этот сервис на всю сеть, в трех столичных центрах госуслуг был запущен пилотный проект. Его цель – посмотреть, насколько данная услуга будет востребована у жителей. В 3 центрах районов Братеево, Ломоносовский, Бескудниковский и Восточное Дегунино с марта 2015 года готовые паспорта можно получить у специалистов «Моих Документов» вместо сотрудников МВД. За это время здесь выдано около 20 тысяч российских паспортов и около 9 тысяч загранпаспортов старого образца.</text:p>
      <text:p text:style-name="Text_20_body">Подать документы на оформление паспорта можно в любом удобном офисе. Но необходимо учесть, что если паспорт оформляется не по месту жительства, то сроки его изготовления увеличиваются:</text:p>
      <text:p text:style-name="Text_20_body">- срок оформления российского паспорта по месту жительства - 10 дней, не по месту жительства - 1 месяц;</text:p>
      <text:p text:style-name="Text_20_body">- срок оформления 5-летнего заграничного паспорта по месту жительства - 1 месяц, не по месту жительства - до 4 месяцев.</text:p>
      <text:p text:style-name="Text_20_body">Специально для автолюбителей «Мои Документы» увеличили число центров госуслуг, где можно оформить водительские права. С декабря прошлого года такой сервис действовал только в одном центре – в Красносельском районе. А с 1 февраля он появился уже в 10 - по одному в столичных округах. К центру в Красносельском районе (ЦАО) добавятся: Останкинский и Марьина Роща (СВАО); Дорогомилово (ЗАО); Лефортово и Нижегородский (ЮВАО); Донской (ЮАО); Беговой (САО); Покровское-Стрешнево (СЗАО); Обручевский (ЮЗАО); Восточное Измайлово (ВАО); Матушкино (ЗелАО).</text:p>
      <text:p text:style-name="Text_20_body">Специалисты этих центров госуслуг примут документы на замену российского водительского удостоверения в случае окончания срока его действия, потери или хищения, смены реквизитов, а также оформят водительское удостоверение международного образца. Срок оформления и изготовления водительских прав - всего 5 календарных дней. Забрать готовый документ нужно будет также в центре госуслуг.</text:p>
      <text:p text:style-name="Text_20_body">- Благодаря этому сервису в Москве станет больше точек, где можно будет заменить и получить права. И что особенно важно, чтобы воспользоваться услугой, не обязательно жить в этих 10 районах. Заменить или получить права можно без привязки к месту регистрации в Москве, - прокомментировали в руководстве столичных центров госуслуг.</text:p>
      <text:p text:style-name="Text_20_body">У столичных автомобилистов останется возможность получить или заменить водительское удостоверение, как и прежде, в ГИБДД. В дальнейшем планируется распространить сервис на все центры «Мои Документы».</text:p>
      <text:p text:style-name="Text_20_body"><text:line-break/></text:p>
      <text:p text:style-name="Text_20_body">Адрес страницы: <text:a xlink:type="simple" xlink:href="http://silino.mos.ru/presscenter/news/detail/4828867.html" office:name=""><text:span text:style-name="Definition">http://silino.mos.ru/presscenter/news/detail/4828867.html</text:span></text:a></text:p>
      <text:p text:style-name="Text_20_body"><text:a xlink:type="simple" xlink:href="http://silino.mos.ru" office:name=""><text:span text:style-name="Definition">Управа района Сил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2T14:18:38Z</meta:creation-date>
    <dc:date>2023-05-12T14:18:38Z</dc:date>
  </office:meta>
</office:document-meta>
</file>