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оставление-бесплатных-путевок-для-отдыха-и-оздоровления-детей-находящихся-в-трудной-жизненной-ситуации"/>Предоставление бесплатных путевок для отдыха и оздоровления детей находящихся в трудной жизненной ситуации<text:bookmark-end text:name="предоставление-бесплатных-путевок-для-отдыха-и-оздоровления-детей-находящихся-в-трудной-жизненной-ситуации"/></text:h>
      <text:p text:style-name="First_20_paragraph">26.10.2017</text:p>
      <text:p text:style-name="Text_20_body">В рамках организации в 2018 году отдыха и оздоровления детей, находящихся в трудной жизненной ситуации, имеющих место жительства в городе Москве, прием заявлений на предоставление бесплатных путевок для отдыха и оздоровления будет осуществляться в период со 2 ноября по 10 декабря 2017 г.</text:p>
      <text:p text:style-name="Text_20_body"><text:span text:style-name="T1">Уважаемые жители Силино!</text:span></text:p>
      <text:p text:style-name="Text_20_body">Информируем о сроках проведения заявочной кампании на предоставление бесплатных путевок для отдыха и оздоровления детей льготных категорий в 2018 году.</text:p>
      <text:p text:style-name="Text_20_body">Для вашего удобства период приема заявлений на предоставление бесплатных путевок для отдыха и оздоровления (I этап заявочной кампании) <text:span text:style-name="T2">увеличен до 39 календарных дней</text:span> и будет осуществляться <text:span text:style-name="T2">с 10:00 часов 2 ноября до 23:59 часов 10 декабря 2017 г.</text:span></text:p>
      <text:p text:style-name="Text_20_body">Ранний старт заявочной кампании позволит наиболее адресно удовлетворить потребности в организации безопасного и комфортного детского отдыха, своевременно спланировать отдых и оздоровление детей.</text:p>
      <text:p text:style-name="Text_20_body">Возможность выбора конкретных организаций отдыха или сертификата на получение выплаты на самостоятельную организацию отдыха и оздоровления (II этап заявочной кампании) будет доступна</text:p>
      <text:p text:style-name="Text_20_body"><text:span text:style-name="T2">с 7 по 21 февраля 2018 г.</text:span></text:p>
      <text:p text:style-name="Text_20_body">Если вы являетесь родителем или иным законным представителем ребенка льготной категории, имеющего место жительства в городе Москве, вы можете подать заявление на предоставление бесплатной путевки для отдыха и оздоровления:</text:p>
      <text:p text:style-name="Text_20_body">через Портал государственных и муниципальных услуг (функций) города Москвы <text:a xlink:type="simple" xlink:href="https://www.mos.ru/" office:name=""><text:span text:style-name="Definition"><text:span text:style-name="T2">https://mos.ru</text:span></text:span></text:a> (Портал Мэра);</text:p>
      <text:p text:style-name="Text_20_body">при личном обращении в ГАУК "МОСГОРТУР" по адресу: переулок Огородная Слобода, д. 9, стр. 1, с 8:00 до 20:00, ежедневно (по предварительной электронной записи: через официальный сайт ГАУК "МОСГОРТУР" <text:span text:style-name="T3">https://mosgortur.ru</text:span> или по телефону "горячей линии" <text:span text:style-name="T3">+7 (800) 301-17-70</text:span>).</text:p>
      <text:p text:style-name="Text_20_body"><text:span text:style-name="T2">Внимание!</text:span></text:p>
      <text:p text:style-name="Text_20_body">Выбор конкретных организаций отдыха или сертификата на получение выплаты на самостоятельную организацию отдыха и оздоровления возможен только при условии своевременного участия в I этапе заявочной кампании.</text:p>
      <text:p text:style-name="Text_20_body">С подробной информацией о порядке организации отдыха и оздоровления детей льготных категорий, имеющих место жительства в городе Москве, Вы можете ознакомиться на Портале Мэра <text:span text:style-name="T3">https://mos.ru/authority/documents/doc/36039220</text:span>, <text:span text:style-name="T2">https://mos.ru/authority/ documents/doc/37183220</text:span> (<text:span text:style-name="T2">постановление Правительства Москвы</text:span></text:p>
      <text:p text:style-name="Text_20_body"><text:span text:style-name="T2">от 22 февраля 2017 г. № 56-ПП «Об организации отдыха и оздоровления детей, находящихся в трудной жизненной ситуации»</text:span> (в редакции постановления Правительства Москвы от 20 октября 2017 г. № 787-ПП)).</text:p>
      <text:p text:style-name="Text_20_body"><text:line-break/></text:p>
      <text:p text:style-name="Text_20_body">Адрес страницы: <text:a xlink:type="simple" xlink:href="http://silino.mos.ru/presscenter/news/detail/6940003.html" office:name=""><text:span text:style-name="Definition">http://silino.mos.ru/presscenter/news/detail/6940003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4T20:19:39Z</meta:creation-date>
    <dc:date>2025-02-24T20:19:39Z</dc:date>
  </office:meta>
</office:document-meta>
</file>