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илино-прошла-ежегодная-акция-молодёжь-против-наркотиков"/>В Силино прошла ежегодная акция: «Молодёжь против наркотиков!»<text:bookmark-end text:name="в-силино-прошла-ежегодная-акция-молодёжь-против-наркотиков"/></text:h>
      <text:p text:style-name="First_20_paragraph">14.08.2018</text:p>
      <text:p text:style-name="Text_20_body"><text:span text:style-name="T1">11 августа 2018 года</text:span>, в рамках традиционного мероприятия «Спортивный бульвар», комиссия по делам несовершеннолетних и защите их прав района Силино города Москвы совместно с ГБУ города Москвы «Энергия» провела ежегодную акцию: <text:span text:style-name="T1">«Молодёжь против наркотиков!». </text:span></text:p>
      <text:p text:style-name="Text_20_body">Акция включила в себя конкурс плакатов, флешмоб «Стоп наркотик!», который привлёк внимание участников спортивного мероприятия и зрителей. Подростки района Силино призывали отдыхающих к здоровому образу жизни, а тех, кто курит – сдать сигарету и получить взамен конфету. Так же ребята приняли участие в спортивных соревнованиях.</text:p>
      <text:p text:style-name="Text_20_body">Цель данного мероприятия привлечь внимание молодёжи к тому, что здоровым быть модно!</text:p>
      <text:p text:style-name="Text_20_body"><text:line-break/></text:p>
      <text:p text:style-name="Text_20_body">Адрес страницы: <text:a xlink:type="simple" xlink:href="http://silino.mos.ru/presscenter/news/detail/7508138.html" office:name=""><text:span text:style-name="Definition">http://silino.mos.ru/presscenter/news/detail/7508138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1T22:03:46Z</meta:creation-date>
    <dc:date>2023-10-21T22:03:46Z</dc:date>
  </office:meta>
</office:document-meta>
</file>