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брестской-проведут-видеотрансляцию-заседания-кинологов-ветеринаров-и-градостроителей"/>В «Доме на Брестской» проведут видеотрансляцию заседания кинологов, ветеринаров и градостроителей<text:bookmark-end text:name="в-доме-на-брестской-проведут-видеотрансляцию-заседания-кинологов-ветеринаров-и-градостроителей"/></text:h>
      <text:p text:style-name="First_20_paragraph">02.10.2018</text:p>
      <text:p text:style-name="Text_20_body"/>
      <text:p text:style-name="Text_20_body"><text:span text:style-name="T1">Довольно необычный для информационно-аналитического центра Стройкомплекса Москвы состав спикеров можно объяснить: таково решение москвичей, принявших участие в голосовании в «Активном гражданине». Проект подвёл итоги вотирования по выставке «Московские дворики».</text:span></text:p>
      <text:p text:style-name="Text_20_body">Голосование по осенним проектам «Мосстройинформа» проходило с середины июля по середину сентября. В частности, по выставке «Московские дворики» респондентам предлагалось выбрать тему, обсуждение которой будет транслироваться в прямом эфире на официальных страницах учреждения в социальных сетях.</text:p>
      <text:p text:style-name="Text_20_body"><text:span text:style-name="T2">«Деловая программа выставки «Московские дворики» предполагает несколько направлений. Так, например, градостроители и эксперты в области архитектуры обсудят столичные дворы прошлого, настоящего и будущего, сформируют концепцию прогрессивного и «гуманного» придомового пространства. Представители органов власти, высшей школы и инициативные граждане обсудят, как вовлекать население в благоустройство дворов. Затронем и насущные жилищно-коммунальные темы. Эти вопросы, кстати, и были вынесены на голосование в проекте «Активный гражданин»»,</text:span> - отметил Фарит Фазылзянов, директор ГБУ «Мосстройинформ».</text:p>
      <text:p text:style-name="Text_20_body">В голосовании приняли участие почти двести тысяч активных горожан. И вот, о чем говорит анализ статистики. Молодёжь чаще всего интересовали вопросы освещения дворовых территорий (более 10% проголосовавших), а так же покраска малых архитектурных форм и кронирование деревьев (более 6%). Однако в тройку лидеров эти темы не вошли.</text:p>
      <text:p text:style-name="Text_20_body">Бронзовый призёр – вопрос ограничения въезда во дворы и организации парковок в них. За эту тему свои голоса отдали более 17% опрошенных – чаще всего это были мужчины, а также активные граждане старше 45 лет. Серебро – у темы «Безопасность дворовых территорий», за которую проголосовали более 21% откликнувшихся горожан. Интересовала она преимущественно женщин.</text:p>
      <text:p text:style-name="Text_20_body">Большинство же участников – более 24% проголосовавших – посчитали, что в первую очередь необходимо организовать видеотрансляцию круглого стола по проблеме «Выгул собак во дворах и общественных пространствах». К слову, чаще других эту тему выбирали активные граждане от 35 до 45 лет.</text:p>
      <text:p text:style-name="Text_20_body">Итак, о предстоящей сессии. В экспертном заседании с онлайн трансляцией «Площадки для выгула собак» примут участие кинологи, ветеринары и представители Москомархитектуры. Кинологи будут говорить о воспитании домашних животных, делиться советами, как эффективно выгуливать питомцев, как вести себя, если четвероногие проявляют агрессию. Ветеринары расскажут о необходимых мерах, чтобы площадка для выгула собак не превратилась в рассадника заразы. Более того – будут говорить о благоустройстве и поддержании дворовых территорий, чтобы исключить распространение клещей во дворах и других кровососущих паразитов, от которых могут пострадать как люди, так и братья наши меньшие. А представители «Москомархитектуры» посвятят своё выступление нормам и нормативам при проектировании и обустройстве площадок для выгула собак. Это полезно знать каждому!</text:p>
      <text:p text:style-name="Text_20_body">Обращаем внимание жителей района Силино, что онлайн трансляция начнётся одновременно с открытием экспертного заседания.</text:p>
      <text:p text:style-name="Text_20_body">А состоится оно в четверг, 11 октября. Начало – в 15:00. Продолжительность сессии – около двух часов.</text:p>
      <text:p text:style-name="Text_20_body"><text:span text:style-name="T2">Официальная страница выставки «Московские дворики»:</text:span> <text:a xlink:type="simple" xlink:href="http://dom6.ru/vystavka-moskovskie-dvoriki" office:name=""><text:span text:style-name="Definition"><text:span text:style-name="T2">http://dom6.ru/vystavka-moskovskie-dvoriki</text:span></text:span></text:a></text:p>
      <text:p text:style-name="Text_20_body"><text:span text:style-name="T2">«Дом на Брестской» в социальной сети “Facebook”:</text:span> <text:a xlink:type="simple" xlink:href="https://www.facebook.com/DomNaBrestskoy" office:name=""><text:span text:style-name="Definition"><text:span text:style-name="T2">https://www.facebook.com/DomNaBrestskoy</text:span></text:span></text:a></text:p>
      <text:p text:style-name="Text_20_body"><text:span text:style-name="T2">«Дом на Брестской» в социальной сети «ВКонтакте»:</text:span> <text:a xlink:type="simple" xlink:href="https://vk.com/msidom6" office:name=""><text:span text:style-name="Definition"><text:span text:style-name="T2">https://vk.com/msidom6</text:span></text:span></text:a></text:p>
      <text:p text:style-name="Text_20_body"><text:span text:style-name="T1">О «Мосстройинформе»:</text:span></text:p>
      <text:p text:style-name="Text_20_body"><text:span text:style-name="T2">ГБУ «Мосстройинформ» – информационно-аналитический центр, известный среди жителей столицы и профессионального сообщества под брендом «Дом на Брестской». Одно из направлений деятельности учреждения – конгрессно-выставочное. Оно нацелено на информирование об основных тенденциях градостроительной политики в Москве. Здание «Мосстройинформа» располагается в пяти минутах ходьбы от станции метро «Маяковская» и в десяти минутах от станции метро «Белорусская» - по адресу: ул. 2-я Брестская, дом 6.</text:span></text:p>
      <text:p text:style-name="Text_20_body"><text:line-break/></text:p>
      <text:p text:style-name="Text_20_body">Адрес страницы: <text:a xlink:type="simple" xlink:href="http://silino.mos.ru/presscenter/news/detail/7608581.html" office:name=""><text:span text:style-name="Definition">http://silino.mos.ru/presscenter/news/detail/7608581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0T06:08:17Z</meta:creation-date>
    <dc:date>2024-02-10T06:08:17Z</dc:date>
  </office:meta>
</office:document-meta>
</file>