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прошедшую-субботу-в-актовом-зале-управы-района-силино-прошло-важно-событие"/>В прошедшую субботу в актовом зале управы района Силино прошло важно событие<text:bookmark-end text:name="в-прошедшую-субботу-в-актовом-зале-управы-района-силино-прошло-важно-событие"/></text:h>
      <text:p text:style-name="First_20_paragraph">27.09.2019</text:p>
      <text:p text:style-name="Text_20_body">Знаменательным оно стало по двум причинам. Первая – это финал одного из самых больших вокальных конкурсов нашего города – Голос Зеленограда. Вторая – это первая за долгое время совместная работа двух Молодежных палат Силино и Старого Крюково.</text:p>
      <text:p text:style-name="Text_20_body">Вначале финала была проведена​ жеребьевка среди артистов, где каждый узнал каким по счету, будет выступать. Уже с первого выступления было понятно – накал не шуточный и никто не собирается сдаваться. Самая сложная работа была у приглашенных экспертов, было невероятно сложно выделить явного победителя, все показали высочайший уровень вокального мастерства. Но победителем стал Федор Уваров с исполненной им песней «Show Must Go On» группы Queen. Будущий победитель сразил всех своей подачей материала и чистейшим вокалом.<text:line-break/></text:p>
      <text:p text:style-name="Text_20_body">Все участники получили массу положительных эмоций и абсолютный каждый получил памятный приз. Мы искренне надеемся, что стали свидетелями рождения новых суперзвезд!</text:p>
      <text:p text:style-name="Text_20_body">Один из организаторов конкурса – Георгий Баканов председатель Молодежной палаты района Силино считает, что «Голос Зеленограда» может стать проектом гораздо более масштабным. «Мы готовы помочь с организацией коллегам из любой молодежной палаты Москвы, потому что у нас – отличная команда, опыт и, что немаловажно, есть прекрасное место для подобных конкурсов. Думаю, что вместе мы сможем придать различным мероприятиям новый масштаб и раскрыть еще больше талантов», - считает Георгий. По его словам, практика совместного проведения мероприятий силами нескольких палат, несомненно, идет на пользу, повышая качество организации на несколько порядков. «Давайте объединяться, становиться одним целым и вместе делать еще больше по-настоящему крутых проектов», – заключил Георгий #Silino4You</text:p>
      <text:p text:style-name="Text_20_body"><text:line-break/></text:p>
      <text:p text:style-name="Text_20_body">Адрес страницы: <text:a xlink:type="simple" xlink:href="http://silino.mos.ru/presscenter/news/detail/8380778.html" office:name=""><text:span text:style-name="Definition">http://silino.mos.ru/presscenter/news/detail/8380778.html</text:span></text:a></text:p>
      <text:p text:style-name="Text_20_body"><text:a xlink:type="simple" xlink:href="http://silino.mos.ru" office:name=""><text:span text:style-name="Definition">Управа района Сил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8T03:07:56Z</meta:creation-date>
    <dc:date>2023-08-08T03:07:56Z</dc:date>
  </office:meta>
</office:document-meta>
</file>