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я-в-управе-района-силино-прошёл-круглый-стол-на-котором-обсуждался-вопрос-отношения-молодёжи-к-воинской-службе"/>11 октября в управе района Силино прошёл круглый стол, на котором обсуждался вопрос отношения молодёжи к воинской службе<text:bookmark-end text:name="октября-в-управе-района-силино-прошёл-круглый-стол-на-котором-обсуждался-вопрос-отношения-молодёжи-к-воинской-службе"/></text:h>
      <text:p text:style-name="First_20_paragraph">14.10.2019</text:p>
      <text:p text:style-name="Text_20_body">В пятницу, 11 октября в управе района Силино прошёл круглый стол, на котором молодёжь района Силино, а также сотрудники Управы, депутаты МО Силино и аппарат Совета депутатов обсудили один из наиболее важных вопросов в период призывной кампании - отношение молодёжи к воинской службе.</text:p>
      <text:p text:style-name="Text_20_body">В рамках мероприятия рассказали о важных моментах службы в армии в наши дни, положительных изменениях в Российской армии, а также поговорили о плюсах и преимуществах службы.</text:p>
      <text:p text:style-name="Text_20_body">Большинство участников круглого стола были допризывного возраста, однако высказали положительное отношение к службе в армии и сказали что к призыву готовы.</text:p>
      <text:p text:style-name="Text_20_body"><text:line-break/></text:p>
      <text:p text:style-name="Text_20_body">Адрес страницы: <text:a xlink:type="simple" xlink:href="http://silino.mos.ru/presscenter/news/detail/8415712.html" office:name=""><text:span text:style-name="Definition">http://silino.mos.ru/presscenter/news/detail/8415712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3T17:58:39Z</meta:creation-date>
    <dc:date>2024-03-13T17:58:39Z</dc:date>
  </office:meta>
</office:document-meta>
</file>