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жителей-силино-на-день-открытых-дверей"/>Приглашаем жителей Силино на День открытых дверей<text:bookmark-end text:name="приглашаем-жителей-силино-на-день-открытых-дверей"/></text:h>
      <text:p text:style-name="First_20_paragraph">18.10.2019</text:p>
      <text:p text:style-name="Text_20_body">26.10.2019 года с 12.00 до 15.00 в филиале «Зеленый город» ГБУ Центр поддержки семьи и детства «Зеленоград» (г. Зеленоград, корпус 913) состоится День открытых дверей.</text:p>
      <text:p text:style-name="Text_20_body">В программе мероприятия:</text:p>
      <text:p text:style-name="Text_20_body">- презентация о деятельности филиала (информирование об отделениях и услугах, оказываемых в филиале),</text:p>
      <text:p text:style-name="Text_20_body">- турнир no MortalKombat;</text:p>
      <text:p text:style-name="Text_20_body">- командные соревнования Counter-Strike;</text:p>
      <text:p text:style-name="Text_20_body">- oldSchool-игры (Тетрис, Ну, погоди!, Дэнди);</text:p>
      <text:p text:style-name="Text_20_body">- игровой батл по настольным играм;</text:p>
      <text:p text:style-name="Text_20_body">- изготовление крафтовой бижутерии;</text:p>
      <text:p text:style-name="Text_20_body">- развивающие занятия;</text:p>
      <text:p text:style-name="Text_20_body">- сюжетно-ролевые игры;</text:p>
      <text:p text:style-name="Text_20_body">- творческие мастер-классы,</text:p>
      <text:p text:style-name="Text_20_body">а также психологический тренинг по повышению внутренних ресурсов подростков при помощи метафорических карт и с использованием песочной графики.</text:p>
      <text:p text:style-name="Text_20_body"><text:line-break/></text:p>
      <text:p text:style-name="Text_20_body">Адрес страницы: <text:a xlink:type="simple" xlink:href="http://silino.mos.ru/presscenter/news/detail/8429311.html" office:name=""><text:span text:style-name="Definition">http://silino.mos.ru/presscenter/news/detail/8429311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17:11:24Z</meta:creation-date>
    <dc:date>2023-09-25T17:11:24Z</dc:date>
  </office:meta>
</office:document-meta>
</file>