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программу-капитального-ремонта-попали-6-многоквартирных-домов-района-силино"/>В программу капитального ремонта попали 6 многоквартирных домов района Силино<text:bookmark-end text:name="в-программу-капитального-ремонта-попали-6-многоквартирных-домов-района-силино"/></text:h>
      <text:p text:style-name="First_20_paragraph">31.03.2020</text:p>
      <text:p text:style-name="Text_20_body">В краткосрочный план региональной программы капитального ремонта в многоквартирных домах (МКД) на 2015-2044 годы в районе Силино города Москвы включено 6 многоквартирных домов по адресам г. Зеленоград корпуса 1204, 1205, 1206, 1207, 1208, 1209.</text:p>
      <text:p text:style-name="Text_20_body"><text:a xlink:type="simple" xlink:href="https://fond.mos.ru/regional-system-overhaul/regulations/8736360/" office:name=""><text:span text:style-name="Definition">https://fond.mos.ru/regional-system-overhaul/regulations/8736360/</text:span></text:a></text:p>
      <text:p text:style-name="Text_20_body">Заказчиком по проведению работ, а также техническим надзором, является Фонд капитального ремонта г. Москвы.</text:p>
      <text:p text:style-name="Text_20_body">Плановый срок начала работ апрель – май 2020 года, плановый срок окончания работ конец 2020 года.</text:p>
      <text:p text:style-name="Text_20_body">В целях обеспечения санитарно-эпидемиологического благополучия населения на территории Российской Федерации, сроки проведения работ могут быть скорректированы</text:p>
      <text:p text:style-name="Text_20_body">О начале проведения работ жители корпусов будут проинформированы заблаговременно, путем вывешивания объявлений на информационных стендах в подъездах</text:p>
      <text:p text:style-name="Text_20_body"><text:line-break/></text:p>
      <text:p text:style-name="Text_20_body">Адрес страницы: <text:a xlink:type="simple" xlink:href="http://silino.mos.ru/presscenter/news/detail/8799593.html" office:name=""><text:span text:style-name="Definition">http://silino.mos.ru/presscenter/news/detail/8799593.html</text:span></text:a></text:p>
      <text:p text:style-name="Text_20_body"><text:a xlink:type="simple" xlink:href="http://silino.mos.ru" office:name=""><text:span text:style-name="Definition">Управа района Сил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11-05T05:05:33Z</meta:creation-date>
    <dc:date>2023-11-05T05:05:33Z</dc:date>
  </office:meta>
</office:document-meta>
</file>