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лодежная-палата-и-общественные-советники-управы-района-силино-приняли-участие-в-диктанте-победы"/>Молодежная палата и общественные советники управы района Силино приняли участие в «Диктанте Победы»<text:bookmark-end text:name="молодежная-палата-и-общественные-советники-управы-района-силино-приняли-участие-в-диктанте-победы"/></text:h>
      <text:p text:style-name="First_20_paragraph">04.09.2020</text:p>
      <text:p text:style-name="Text_20_body">3 сентября, в День солидарности в борьбе с терроризмом, в актовом зале управы района Силино состоялась акция «Диктант Победы», посвященная 75-летию Великой Победы и Году памяти и славы в Российской Федерации.</text:p>
      <text:p text:style-name="Text_20_body">«Диктант Победы» проводится в целях привлечения широкой общественности к изучению истории Великой Отечественной войны, повышения исторической грамотности и патриотического воспитания молодежи. Участникам было предложено выполнить 25 заданий за 45 минут: 20 общефедеральных, 5 регионального значения. Вопросы диктанта были посвящены ключевым историческим датам, событиям, военной географии, героям войны и многому другому. Во время диктанта участники могли воспользоваться только своими знаниями — книжки, телефоны и различные энциклопедии были запрещены. На входе участников встречали волонтеры, которые мерили температуру, предлагали антисептик и выдавали защитные маски. В акции приняли участие более 30 человек. Среди них можно было заметить депутатов, членов Совета ветеранов, общественных советников главы управ, а так же членов молодежной палаты района. Участников поприветствовала заместитель главы управы района Силино по работе с населением Гусева Наталия Юрьевна, а затем все приступили к выполнению тестовых заданий.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 </text:p>
      <text:p text:style-name="Text_20_body"><text:line-break/></text:p>
      <text:p text:style-name="Text_20_body">Адрес страницы: <text:a xlink:type="simple" xlink:href="http://silino.mos.ru/presscenter/news/detail/9200864.html" office:name=""><text:span text:style-name="Definition">http://silino.mos.ru/presscenter/news/detail/9200864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5T09:15:46Z</meta:creation-date>
    <dc:date>2023-10-05T09:15:46Z</dc:date>
  </office:meta>
</office:document-meta>
</file>