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инять-участие-в-электронных-общественных-обсуждениях"/>Как принять участие в электронных общественных обсуждениях<text:bookmark-end text:name="как-принять-участие-в-электронных-общественных-обсуждениях"/></text:h>
      <text:p text:style-name="First_20_paragraph">23.09.2020</text:p>
      <text:p text:style-name="Text_20_body">Участвуйте в Общественных обсуждениях на «Активном гражданине», оставляйте свои отзывы по проектам и решайте, где нужно построить новый спортивный центр, как улучшить транспортную ситуацию в вашем районе или благоустроить территорию вокруг новой станции метро. <text:a xlink:type="simple" xlink:href="https://web.facebook.com/hashtag/%D1%8D%D0%BE%D0%BE?__eep__=6&amp;__cft__%5B0%5D=AZWlv95w2c0ZwdauBZzGWNXOSuJFO_UHCsHIHaUMZ-T4FzOi489pobo8SCSChngPA1pIbEFTa6kZ3lCEsxqq6Si5i7dcP0J42DMCtB8PFLTHWs-aJSmL322ubK-AQPqEvtdPrj11K_MpSlV_7YtodwQMVCbErCgPbEAmABdmjbp4OhgGzmg_vTlapjR4u_ytooXEx9ymAoZqWWyjL5ZxX_5g&amp;__tn__=*NK-R" office:name=""><text:span text:style-name="Definition">#ЭОО</text:span></text:a> <text:a xlink:type="simple" xlink:href="https://web.facebook.com/hashtag/%D0%B0%D0%BA%D1%82%D0%B8%D0%B2%D0%BD%D1%8B%D0%B9%D0%B3%D1%80%D0%B0%D0%B6%D0%B4%D0%B0%D0%BD%D0%B8%D0%BD?__eep__=6&amp;__cft__%5B0%5D=AZWlv95w2c0ZwdauBZzGWNXOSuJFO_UHCsHIHaUMZ-T4FzOi489pobo8SCSChngPA1pIbEFTa6kZ3lCEsxqq6Si5i7dcP0J42DMCtB8PFLTHWs-aJSmL322ubK-AQPqEvtdPrj11K_MpSlV_7YtodwQMVCbErCgPbEAmABdmjbp4OhgGzmg_vTlapjR4u_ytooXEx9ymAoZqWWyjL5ZxX_5g&amp;__tn__=*NK-R" office:name=""><text:span text:style-name="Definition">#активныйгражданин</text:span></text:a> <text:a xlink:type="simple" xlink:href="https://web.facebook.com/hashtag/%D0%BC%D0%BE%D1%81%D0%BA%D0%B2%D0%B0?__eep__=6&amp;__cft__%5B0%5D=AZWlv95w2c0ZwdauBZzGWNXOSuJFO_UHCsHIHaUMZ-T4FzOi489pobo8SCSChngPA1pIbEFTa6kZ3lCEsxqq6Si5i7dcP0J42DMCtB8PFLTHWs-aJSmL322ubK-AQPqEvtdPrj11K_MpSlV_7YtodwQMVCbErCgPbEAmABdmjbp4OhgGzmg_vTlapjR4u_ytooXEx9ymAoZqWWyjL5ZxX_5g&amp;__tn__=*NK-R" office:name=""><text:span text:style-name="Definition">#москва</text:span></text:a> <text:a xlink:type="simple" xlink:href="https://web.facebook.com/hashtag/%D0%BC%D0%BE%D1%81%D0%BA%D0%B2%D0%B8%D1%87%D0%B8?__eep__=6&amp;__cft__%5B0%5D=AZWlv95w2c0ZwdauBZzGWNXOSuJFO_UHCsHIHaUMZ-T4FzOi489pobo8SCSChngPA1pIbEFTa6kZ3lCEsxqq6Si5i7dcP0J42DMCtB8PFLTHWs-aJSmL322ubK-AQPqEvtdPrj11K_MpSlV_7YtodwQMVCbErCgPbEAmABdmjbp4OhgGzmg_vTlapjR4u_ytooXEx9ymAoZqWWyjL5ZxX_5g&amp;__tn__=*NK-R" office:name=""><text:span text:style-name="Definition">#москвичи</text:span></text:a> <text:a xlink:type="simple" xlink:href="https://web.facebook.com/hashtag/%D0%BC%D0%BE%D1%81%D0%BA%D0%BE%D0%BC%D0%B0%D1%80%D1%85%D0%B8%D1%82%D0%B5%D0%BA%D1%82%D1%83%D1%80%D0%B0?__eep__=6&amp;__cft__%5B0%5D=AZWlv95w2c0ZwdauBZzGWNXOSuJFO_UHCsHIHaUMZ-T4FzOi489pobo8SCSChngPA1pIbEFTa6kZ3lCEsxqq6Si5i7dcP0J42DMCtB8PFLTHWs-aJSmL322ubK-AQPqEvtdPrj11K_MpSlV_7YtodwQMVCbErCgPbEAmABdmjbp4OhgGzmg_vTlapjR4u_ytooXEx9ymAoZqWWyjL5ZxX_5g&amp;__tn__=*NK-R" office:name=""><text:span text:style-name="Definition">#москомархитектура</text:span></text:a><text:line-break/>Смотрите в соцсетях: <text:a xlink:type="simple" xlink:href="https://www.facebook.com/232499466880250/posts/2053042454825933/?vh=e&amp;extid=gCRKlhNILwF0KUeB&amp;d=n" office:name=""><text:span text:style-name="Definition">https://www.facebook.com/232499466880250/posts/2053042454825933/?vh=e&amp;extid=gCRKlhNILwF0KUeB&amp;d=n</text:span></text:a><text:line-break/><text:a xlink:type="simple" xlink:href="https://vk.com/wall-58949701_7874" office:name=""><text:span text:style-name="Definition">https://vk.com/wall-58949701_7874</text:span></text:a><text:line-break/><text:a xlink:type="simple" xlink:href="https://www.instagram.com/tv/CE_Mx3LA5QY/?igshid=jpkyxkdmk6m9" office:name=""><text:span text:style-name="Definition"/></text:a><text:a xlink:type="simple" xlink:href="https://www.instagram.com/tv/CE_Mx3LA5QY/?igshid=jpkyxkdmk6m9" office:name=""><text:span text:style-name="Definition">https://www.instagram.com/tv/CE_Mx3LA5QY/?igshid=jpkyxkdmk6m9</text:span></text:a></text:p>
      <text:p text:style-name="Text_20_body"><text:line-break/></text:p>
      <text:p text:style-name="Text_20_body">Адрес страницы: <text:a xlink:type="simple" xlink:href="http://silino.mos.ru/presscenter/news/detail/9263521.html" office:name=""><text:span text:style-name="Definition">http://silino.mos.ru/presscenter/news/detail/9263521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0:14Z</meta:creation-date>
    <dc:date>2023-05-12T15:00:14Z</dc:date>
  </office:meta>
</office:document-meta>
</file>