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конкурса-покажи-москву-проходит-голосование-на-активном-гражданине"/>В рамках конкурса «Покажи Москву!» проходит голосование на «Активном гражданине»<text:bookmark-end text:name="в-рамках-конкурса-покажи-москву-проходит-голосование-на-активном-гражданине"/></text:h>
      <text:p text:style-name="First_20_paragraph">18.03.2021</text:p>
      <text:p text:style-name="Text_20_body">Новые маршруты могут появиться на туристической карте Москвы. Какими будут эти маршруты? Может «Москва экспериментальная. Эксперименты конца XIX – начала XX века в районе Девичьего поля и Усачевки»? Или «Покровское-Стрешнево на рубеже войны»? А может «Северное Чертаново – район будущего»?</text:p>
      <text:p text:style-name="Text_20_body">Именно такие туристические маршруты предложили участники конкурса «Покажи Москвы!» в рамках Всемирного дня гида. Эти маршруты интересны не только своими названиями, но и местом прохождения.</text:p>
      <text:p text:style-name="Text_20_body">Чтобы определить лучшие туристические маршруты, на портале «Активный гражданин» сегодня проходит голосование. Москвичам предложили выбрать из 10 маршрутов участников пять наиболее интересных. Именно они и станут частью туристической карты столицы.</text:p>
      <text:p text:style-name="Text_20_body">Всего на конкурс «Покажи Москву!» было направлено около 300 заявок. Для народного голосования были отобраны 10 маршрутов. Пять из них станут победителями конкурса. Еще 12 победителей определит жюри конкурса.</text:p>
      <text:p text:style-name="Text_20_body"><text:line-break/></text:p>
      <text:p text:style-name="Text_20_body">Адрес страницы: <text:a xlink:type="simple" xlink:href="http://silino.mos.ru/presscenter/news/detail/9795693.html" office:name=""><text:span text:style-name="Definition">http://silino.mos.ru/presscenter/news/detail/9795693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5:03:02Z</meta:creation-date>
    <dc:date>2023-05-12T15:03:02Z</dc:date>
  </office:meta>
</office:document-meta>
</file>