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регистрации-граждан-рф-в-жилом-секторе-по-месту-пребывания"/>Порядок регистрации граждан РФ в жилом секторе по месту пребывания<text:bookmark-end text:name="порядок-регистрации-граждан-рф-в-жилом-секторе-по-месту-пребывания"/></text:h>
      <text:p text:style-name="First_20_paragraph">21.03.2014</text:p>
      <text:p text:style-name="Text_20_body"><text:span text:style-name="T1">Памятка о порядке постановки на регистрационный и миграционный учет граждан, временно пребывающих в городе Москве, и ответственности за нарушение правил регистрационного учета граждан Российской Федерации по месту пребывания (жительства) и миграционного учета иностранных граждан и лиц без гражданства в Российской Федерации</text:span></text:p>
      <text:p text:style-name="Text_20_body"><text:span text:style-name="T1">Уважаемые граждане!</text:span></text:p>
      <text:p text:style-name="Text_20_body">Федеральным законом от 21.12.2013 № 376-ФЗ «О внесении изменений в отдельные законодательные акты Российской Федерации» усиливается ответственность (вплоть до уголовной) за нарушение правил регистрационного учёта граждан Российской Федерации по месту пребывания (жительства) в пределах Российской Федерации и миграционного учёта иностранных граждан и лиц без гражданства в Российской Федерации.</text:p>
      <text:p text:style-name="Text_20_body"><text:span text:style-name="T1">Порядок регистрации граждан Российской Федерации в жилом секторе по месту пребывания</text:span></text:p>
      <text:p text:style-name="Text_20_body">Граждане Российской Федерации обязаны регистрироваться по месту пребывания и по месту жительства в пределах Российской Федерации.</text:p>
      <text:p text:style-name="Text_20_body"><text:span text:style-name="T2">1. Где осуществляется регистрация по месту пребывания и кто её осуществляет</text:span><text:line-break/>Граждане, прибывшие для временного проживания в жилых помещениях, не являющихся их местом жительства, на срок свыше 90 дней, обязаны по истечении указанного срока обратиться к должностным лицам, ответственным за регистрацию:<text:line-break/>- в многофункциональный центр предоставления государственных и муниципальных услуг (далее - многофункциональный центр) района;<text:line-break/>- в товарищество собственников жилья (ТСЖ);<text:line-break/>- в жилищно-строительный кооператив (ЖСК).</text:p>
      <text:p text:style-name="Text_20_body"><text:span text:style-name="T2">2. По каким документам осуществляется регистрация прибывших для временного проживания в город Москву граждан Российской Федерации</text:span><text:line-break/>В вышеуказанные органы представляется заявление установленной формы о регистрации по месту пребывания (выдается в вышеуказанных органах) и документ, являющийся основанием для временного проживания гражданина в указанном жилом помещении (договоры найма (поднайма), социального найма жилого помещения, свидетельство о государственной регистрации права на жилое помещение или заявление лица, предоставляющего гражданину жилое помещение), документ удостоверяющий личность.<text:line-break/>Результатом предоставления государственной услуги является получение гражданином свидетельства о регистрации по месту пребывания, оформляемого и выдаваемого ФМС.<text:line-break/>Срок регистрации определяется по соглашению с собственником жилого помещения.<text:line-break/>Гражданин Российской Федерации вправе не регистрироваться в г.Москве по месту пребывания в жилом помещении, если жилое помещение, в котором он зарегистрирован по месту жительства, находится в г.Москве или в Московской области.</text:p>
      <text:p text:style-name="Text_20_body"><text:span text:style-name="T1">Основания, по которым гражданин может быть снят с регистрационного учета</text:span></text:p>
      <text:p text:style-name="Text_20_body">За нарушение правил регистрации граждан Российской Федерации предусмотрена ответственность согласно Кодексу об административных правонарушениях и Уголовному кодексу Российской Федерации.<text:line-break/>В случае выявления факта фиктивной регистрации гражданина Российской Федерации по месту пребывания в жилом помещении производится снятие этого гражданина с регистрационного учета по месту пребывания на основании решения органа регистрационного учета.<text:line-break/>Под фиктивной регистрацией гражданина Российской Федерации по месту пребывания или по месту жительства в жилых помещениях в Российской Федерации понимается постановка их на учет по месту пребывания (проживания) в жилых помещениях на основании представления заведомо недостоверных (ложных) сведений или документов либо постановка их на учет по месту пребывания в жилых помещениях без намерения пребывать (проживать) в этих помещениях или без намерения принимающей стороны предоставить им эти помещения для пребывания (проживания).</text:p>
      <text:p text:style-name="Text_20_body"><text:span text:style-name="T1">Ответственность за нарушение правил регистрации</text:span></text:p>
      <text:p text:style-name="Text_20_body">За нарушение правил регистрации граждан Российской Федерации предусмотрена ответственность согласно Кодексу об административных правонарушениях и Уголовному кодексу Российской Федерации:<text:line-break/>- за <text:span text:style-name="T1">проживание</text:span> гражданина Российской Федерации <text:span text:style-name="T1">без документа, удостоверяющего его личность (паспорта), или по недействительному документу</text:span> в городе Москве увеличены размеры административного штрафа (от 3 тыс. до 5 тыс. рублей);<text:line-break/>-за <text:span text:style-name="T1">проживание</text:span> гражданина Российской Федерации в городе Москве <text:span text:style-name="T1">без регистрации по месту пребывания</text:span> или жительства, либо <text:span text:style-name="T1">допущение такого проживания собственником жилья</text:span> свыше установленных сроков предусмотрена ответственность в виде административного штрафа для граждан – в размере от 3 тыс. до 5 тыс. рублей, для собственников жилья – от 5 тыс. до 7 тыс. рублей;<text:line-break/>- за нарушение <text:span text:style-name="T1">правил регистрации</text:span> гражданина Российской Федерации по месту пребывания или по месту жительства в жилом помещении влечет наложение административного штрафа <text:span text:style-name="T1">на граждан</text:span> в размере от 3 тыс. до 5 тыс. рублей, <text:span text:style-name="T1">на нанимателей, собственников жилого помещения (физических лиц)</text:span> – от 5 тыс. до 7 тыс. рублей.<text:line-break/>За <text:span text:style-name="T1">фиктивную регистрацию</text:span> гражданина Российской Федерации по месту пребывания либо жительства установлена уголовная ответственность (статья 322.2 Уголовного кодекса Российской Федерации), предусматривающая наказание в виде:<text:line-break/>- штрафа в размере от 100 тыс. до 500 тыс. рублей;<text:line-break/>- принудительных работ на срок до трех лет либо лишения свободы на тот же срок.<text:line-break/>Не подлежат привлечению к ответственности граждане, зарегистрированные по месту жительства в городе Москве или Московской области, но проживающие без регистрации по месту пребывания соответственно в Московской области или в городе Москве.</text:p>
      <text:p text:style-name="Text_20_body"><text:span text:style-name="T1">Порядок постановки на миграционный учет иностранных граждан и лиц без гражданства (далее - иностранные граждане).</text:span></text:p>
      <text:p text:style-name="Text_20_body">Место пребывания иностранного гражданина в Российской Федерации - жилое помещение, не являющееся местом жительства, а также иное помещение, учреждение или организация, в которых иностранный гражданин и (или) по адресу которых иностранный гражданин подлежит постановке на учет по месту пребывания.<text:line-break/>При осуществлении миграционного учета иностранные граждане обязаны представлять достоверные сведения.</text:p>
      <text:p text:style-name="Text_20_body"><text:span text:style-name="T2">1. Кем осуществляется постановка на миграционный учет иностранных граждан</text:span><text:line-break/>Постановку на миграционный учет осуществляет <text:span text:style-name="T1">принимающая иностранного гражданина сторона</text:span> (организация или частное лицо).<text:line-break/>Уведомление о прибытии иностранного гражданина в место пребывания должно быть представлено в орган миграционного учета <text:span text:style-name="T1">принимающей стороной</text:span> не позднее <text:span text:style-name="T1">7 рабочих</text:span> дней со дня его прибытия в место пребывания</text:p>
      <text:p text:style-name="Text_20_body"><text:span text:style-name="T2">2. Какие документы необходимы для постановки на миграционный учет</text:span><text:line-break/>Для постановки на миграционный учет по месту пребывания иностранный гражданин по прибытии в город Москву предъявляет принимающей стороне <text:span text:style-name="T1">документ, удостоверяющий его личность</text:span> и признаваемый Российской Федерацией в этом качестве, а также <text:span text:style-name="T1">миграционную карту</text:span>.</text:p>
      <text:p text:style-name="Text_20_body"><text:span text:style-name="T2">3. Как направляется уведомление о постановке на миграционный учет и в какие сроки</text:span><text:line-break/>Принимающая сторона направляет в орган миграционного учета <text:span text:style-name="T1">уведомление</text:span> о прибытии иностранного в место пребывания через многофункциональный центр предоставления государственных и муниципальных услуг либо направлением почтового отправления в течение 7 рабочих дней со дня его прибытия в место пребывания получает от нее отрывную часть бланка указанного уведомления.<text:line-break/>Принимающая сторона с соблюдением сроков представляет уведомление о прибытии иностранного гражданина в место пребывания в орган миграционного учета непосредственно либо через многофункциональный центр или направляет его в установленном порядке почтовым отправлением.<text:line-break/>Подтверждением выполнения принимающей стороной и (или) иностранным гражданином действий, необходимых для его постановки на учет по месту пребывания, является отметка в отрывной части бланка уведомления о прибытии иностранного гражданина в место пребывания, проставляемая в установленном порядке органом миграционного учета, или организацией федеральной почтовой связи.<text:line-break/>Отрывная часть бланка уведомления о прибытии возвращается иностранному гражданину.</text:p>
      <text:p text:style-name="Text_20_body"><text:span text:style-name="T1">Срок пребывания на территории Российской Федерации</text:span></text:p>
      <text:p text:style-name="Text_20_body">Срок временного пребывания иностранного гражданина в Российской Федерации определяется <text:span text:style-name="T1">сроком действия выданной ему визы</text:span>, а прибывшего в Российскую Федерацию <text:span text:style-name="T1">в порядке, не требующем получения визы, не может превышать 90 суток суммарно в течение каждого периода в 180 суток</text:span>.<text:line-break/>По истечении разрешенного срока временного пребывания иностранный гражданин должен покинуть пределы Российской Федерации.<text:line-break/>Срок временного пребывания трудящегося-мигранта определяется сроком действия трудового договора трудящегося-мигранта с работодателем либо сроком действия патента не осуществление трудовой деятельности у физического лица.</text:p>
      <text:p text:style-name="Text_20_body"><text:span text:style-name="T1">Ответственность за нарушение правил миграционного учета</text:span></text:p>
      <text:p text:style-name="Text_20_body">За нарушение правил миграционного учета иностранных граждан предусмотрена ответственность согласно Кодексу об административных правонарушениях и Уголовному кодексу Российской Федерации.<text:line-break/>Лица, виновные в нарушении законодательства Российской Федерации о миграционном учете, несут ответственность в соответствии с законодательством Российской Федерации:<text:line-break/>- за нарушение иностранным гражданином правил въезда в Российскую Федерацию либо режима пребывания (проживания) (отсутствие документов, подтверждающих право на пребывание (проживание) в Российской Федерации, или утрата таких документов, уклонение от выезда из Российской Федерации по истечении определенного срока пребывания) – влечет наложение административного штрафа в размере от 5 тыс. до семи тыс. рублей с административным выдворением за пределы Российской Федерации.<text:line-break/>- за неисполнение принимающей стороной обязанностей в связи с осуществлением миграционного учета – влечет наложение административного штрафа на граждан в размере от 2 тыс. до 4 тыс. рублей.<text:line-break/>За фиктивную регистрацию или постановку на учет иностранного гражданина установлена уголовная ответственность (статьи 322.2 и 322.3 Уголовного кодекса Российской Федерации), предусматривающая наказание в виде:<text:line-break/>- штрафа в размере от 100 тыс. до 500 тыс. рублей;<text:line-break/>- принудительных работ на срок до трех лет либо лишения свободы на тот же срок.<text:line-break/>Под фиктивной постановкой на миграционный учет иностранных граждан или лиц без гражданства по месту пребывания в жилых помещениях в Российской Федерации понимается постановка их на учет по месту пребывания (проживания) в жилых помещениях на основании представления заведомо недостоверных (ложных) сведений или документов либо постановка их на учет по месту пребывания в жилых помещениях без намерения пребывать (проживать) в этих помещениях или без намерения принимающей стороны предоставить им эти помещения для пребывания (проживания).<text:line-break/>Подробные разъяснения по вышеуказанным вопросам вы можете получить в органах ФМС России по месту жительства.</text:p>
      <text:p text:style-name="Text_20_body"><text:line-break/></text:p>
      <text:p text:style-name="Text_20_body">Адрес страницы: <text:a xlink:type="simple" xlink:href="http://silino.mos.ru/presscenter/news/detail/983120.html" office:name=""><text:span text:style-name="Definition">http://silino.mos.ru/presscenter/news/detail/983120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9T21:42:49Z</meta:creation-date>
    <dc:date>2024-11-09T21:42:49Z</dc:date>
  </office:meta>
</office:document-meta>
</file>