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ьшинству-жителей-крюково-понравился-новый-офис-мои-документы"/>Большинству жителей Крюково понравился новый офис «Мои документы»<text:bookmark-end text:name="большинству-жителей-крюково-понравился-новый-офис-мои-документы"/></text:h>
      <text:p text:style-name="First_20_paragraph">19.04.2021</text:p>
      <text:p text:style-name="Text_20_body">Центр госуслуг переехал в новое помещение на Привокзальной площади Зеленограда. Теперь он работает на втором этаже торгового комплекса «Зеленоградский» напротив станции Крюково и остановок городских автобусов. Теперь до офиса проще добраться из любой части района, а получение необходимых госуслуг можно совместить с походом за покупками.</text:p>
      <text:p text:style-name="Text_20_body"> <text:line-break/>В новом помещении центра организовано 50 окон приема. Созданы удобства для маломобильных людей – офис оборудован навигацией с тактильными индикаторами и шрифтом Брайля, есть кнопки вызова помощи, а с первого этажа можно подняться на лифте.</text:p>
      <text:p text:style-name="Text_20_body"><text:line-break/>Крюковчанам понравился новый центр госуслуг. По результатам голосования «Мои документы» получили высший балл от почти 83% местных жителей, средняя оценка по пятибалльной системе – 4,6.</text:p>
      <text:p text:style-name="Text_20_body"><text:line-break/></text:p>
      <text:p text:style-name="Text_20_body">Адрес страницы: <text:a xlink:type="simple" xlink:href="http://silino.mos.ru/presscenter/news/detail/9884851.html" office:name=""><text:span text:style-name="Definition">http://silino.mos.ru/presscenter/news/detail/9884851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5:05:30Z</meta:creation-date>
    <dc:date>2023-05-12T15:05:30Z</dc:date>
  </office:meta>
</office:document-meta>
</file>