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31-октября-по-07-ноября-2022-года"/>О текущей ситуации в округе с 31 октября по 07 ноября 2022 года<text:bookmark-end text:name="о-текущей-ситуации-в-округе-с-31-октября-по-07-ноября-2022-года"/></text:h>
      <text:p text:style-name="First_20_paragraph">08.11.2022</text:p>
      <text:p text:style-name="Text_20_body">За период с 08:00 31 октября по 08:00 07 ноября 2022 года пожарно-спасательные подразделения на территории округа совершили 51 выезд, из них:<text:line-break/><text:line-break/>На пожар 3 выезда:<text:line-break/><text:line-break/>-31.10.2022 г. по адресу: Зеленоград, корп. 848Б, произошло<text:line-break/>загорание мусора в м/камере на площади 6 кв.м.<text:line-break/>-05.11.2022 г. по адресу: Зеленоград, корп. 1135, произошло короткое замыкание с последующим горением холодильника, площадь 1 м.кв.</text:p>
      <text:p text:style-name="Text_20_body">-06.11.2022 г. по адресу: Зеленоград, корп. 1212, <text:span text:style-name="T1">в</text:span> к<text:span text:style-name="T1">в</text:span>артире произошло загорание личных <text:span text:style-name="T1">в</text:span>ещей и мебели на площади 10 кв.м. В результате пожара пострадал 1 человек.</text:p>
      <text:p text:style-name="Text_20_body"><text:line-break/>Для отработки практических действий в случае пожара и других<text:line-break/>чрезвычайных ситуаций, а также в целях осуществления профилактической работы (спецнаряд/патрулирование) совершили 34 выезда.<text:line-break/><text:line-break/>На ложное срабатывание АПС Стрелец-мониторинг 4 выезда;<text:line-break/><text:line-break/>Для оказания помощи населению совершили 2 выезда;</text:p>
      <text:p text:style-name="Text_20_body">На дорожно-транспортное происшествие 1 выезд;<text:line-break/><text:line-break/>Для оказания помощи Московской области 7 выездов.<text:line-break/><text:line-break/><text:line-break/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ilino.mos.ru/security/mchs/info-moe/detail/11193942.html" office:name=""><text:span text:style-name="Definition">http://silino.mos.ru/security/mchs/info-moe/detail/11193942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5T22:13:22Z</meta:creation-date>
    <dc:date>2023-12-25T22:13:22Z</dc:date>
  </office:meta>
</office:document-meta>
</file>